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v1msonormal" style:master-page-name="MP0" style:family="paragraph">
      <style:paragraph-properties fo:break-before="page" fo:margin-top="0in" fo:margin-bottom="0in" fo:background-color="#FFFFFF"/>
      <style:text-properties fo:font-weight="bold" style:font-weight-asian="bold" fo:color="#000000" style:text-underline-type="single" style:text-underline-style="solid" style:text-underline-width="auto" style:text-underline-mode="continuous"/>
    </style:style>
    <style:style style:name="P2" style:parent-style-name="v1msonormal" style:family="paragraph">
      <style:paragraph-properties fo:margin-top="0in" fo:margin-bottom="0in" fo:background-color="#FFFFFF"/>
      <style:text-properties fo:font-weight="bold" style:font-weight-asian="bold" fo:color="#000000" style:text-underline-type="single" style:text-underline-style="solid" style:text-underline-width="auto" style:text-underline-mode="continuous"/>
    </style:style>
    <style:style style:name="P3" style:parent-style-name="v1msonormal" style:family="paragraph">
      <style:paragraph-properties fo:margin-top="0in" fo:margin-bottom="0in" fo:background-color="#FFFFFF"/>
      <style:text-properties fo:font-weight="bold" style:font-weight-asian="bold" fo:color="#000000"/>
    </style:style>
    <style:style style:name="P4" style:parent-style-name="v1msonormal" style:family="paragraph">
      <style:paragraph-properties fo:margin-top="0in" fo:margin-bottom="0in" fo:background-color="#FFFFFF"/>
      <style:text-properties fo:color="#000000"/>
    </style:style>
    <style:style style:name="P5" style:parent-style-name="v1msonormal" style:family="paragraph">
      <style:paragraph-properties fo:margin-top="0in" fo:margin-bottom="0in" fo:background-color="#FFFFFF"/>
      <style:text-properties fo:color="#000000"/>
    </style:style>
    <style:style style:name="P6" style:parent-style-name="v1msonormal" style:family="paragraph">
      <style:paragraph-properties fo:margin-top="0in" fo:margin-bottom="0in" fo:background-color="#FFFFFF"/>
      <style:text-properties fo:color="#000000"/>
    </style:style>
    <style:style style:name="P7" style:parent-style-name="v1msonormal" style:family="paragraph">
      <style:paragraph-properties fo:margin-top="0in" fo:margin-bottom="0in" fo:background-color="#FFFFFF"/>
      <style:text-properties fo:color="#000000"/>
    </style:style>
    <style:style style:name="P8" style:parent-style-name="v1msonormal" style:family="paragraph">
      <style:paragraph-properties fo:margin-top="0in" fo:margin-bottom="0in" fo:background-color="#FFFFFF"/>
      <style:text-properties fo:color="#000000"/>
    </style:style>
    <style:style style:name="P9" style:parent-style-name="v1msonormal" style:family="paragraph">
      <style:paragraph-properties fo:margin-top="0in" fo:margin-bottom="0in" fo:background-color="#FFFFFF"/>
      <style:text-properties style:font-name="Calibri" style:font-name-complex="Calibri" fo:color="#000000" fo:font-size="11pt" style:font-size-asian="11pt" style:font-size-complex="11pt"/>
    </style:style>
    <style:style style:name="P10" style:parent-style-name="Normálny" style:family="paragraph">
      <style:paragraph-properties fo:margin-top="0.0694in" fo:margin-bottom="0.0694in" fo:line-height="100%"/>
    </style:style>
    <style:style style:name="T11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language-asian="sk" style:country-asian="SK"/>
    </style:style>
    <style:style style:name="T12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3" style:parent-style-name="Normálny" style:family="paragraph">
      <style:paragraph-properties fo:margin-top="0.0694in" fo:margin-bottom="0.0694in" fo:line-height="100%"/>
    </style:style>
    <style:style style:name="T14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15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16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7" style:parent-style-name="Normálny" style:family="paragraph">
      <style:paragraph-properties fo:margin-top="0.0694in" fo:margin-bottom="0.0694in" fo:line-height="100%"/>
    </style:style>
    <style:style style:name="T18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T19" style:parent-style-name="Predvolenépísmoodseku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sk" style:country-asian="SK"/>
    </style:style>
    <style:style style:name="T20" style:parent-style-name="Predvolenépísmoodseku" style:family="text"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1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2" style:parent-style-name="Normá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3" style:parent-style-name="Normá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4" style:parent-style-name="Normálny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5" style:parent-style-name="Normálny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/>
    </style:style>
    <style:style style:name="P26" style:parent-style-name="v1msonormal" style:family="paragraph">
      <style:paragraph-properties fo:margin-top="0in" fo:margin-bottom="0in" fo:background-color="#FFFFFF"/>
      <style:text-properties style:font-name="Calibri" style:font-name-complex="Calibri" fo:color="#000000" fo:font-size="11pt" style:font-size-asian="11pt" style:font-size-complex="11pt"/>
    </style:style>
  </office:automatic-styles>
  <office:body>
    <office:text text:use-soft-page-breaks="true">
      <text:p text:style-name="P1">Inzerát Zariadenia pre seniorov v Kuraľany</text:p>
      <text:p text:style-name="P2"/>
      <text:p text:style-name="P3">Hľadáme údržbára do Zariadenia pre seniorov v Kuraľanoch.</text:p>
      <text:p text:style-name="P4">Prijali by sme ho do zamestnaneckého pomeru, s rozsahom polovice úväzku(20h týždenne).</text:p>
      <text:p text:style-name="P5">Náplň práce je starostlivosť o areál zariadenia, drobné opravy a pomoc klientom zariadenia.</text:p>
      <text:p text:style-name="P6"> </text:p>
      <text:p text:style-name="P7">Pracovnú dobu v rozsahu úväzku vieme prispôsobiť zamestnancovi.</text:p>
      <text:p text:style-name="P8"/>
      <text:p text:style-name="P9">----------------------------------------------------------------------------------------------------------------------------------</text:p>
      <text:p text:style-name="P10"><text:span text:style-name="T11">A Kurali idősek otthonának hirdetése</text:span><text:span text:style-name="T12">:</text:span></text:p>
      <text:p text:style-name="P13"><text:span text:style-name="T14">Karbantartót keresünk a<text:s/></text:span><text:span text:style-name="T15">Kurali</text:span><text:span text:style-name="T16"><text:s/>idősek otthonába.</text:span></text:p>
      <text:p text:style-name="P17"><text:span text:style-name="T18">Munkaviszony keretében alkalmaznánk,<text:s/></text:span><text:span text:style-name="T19">részmunkaidőben (heti 20 órában)</text:span><text:span text:style-name="T20">.</text:span></text:p>
      <text:p text:style-name="P21">A munkakör feladatai:</text:p>
      <text:list text:style-name="LFO1" text:continue-numbering="true">
        <text:list-item>
          <text:p text:style-name="P22">az intézmény területének gondozása és karbantartása,<text:s/></text:p>
        </text:list-item>
        <text:list-item>
          <text:p text:style-name="P23">kisebb javítások elvégzése,<text:s/></text:p>
        </text:list-item>
        <text:list-item>
          <text:p text:style-name="P24">segítségnyújtás az intézmény lakóinak.<text:s/></text:p>
        </text:list-item>
      </text:list>
      <text:p text:style-name="P25">A munkaidő beosztását a munkavállaló igényeihez tudjuk igazítani.</text:p>
      <text:p text:style-name="P26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v1msonormal" style:display-name="v1msonormal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style:style style:name="pdq2pg_selectionanchorcontainer" style:display-name="pdq2pg_selectionanchorcontainer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style:style style:name="Výrazný" style:display-name="Výrazný" style:family="text" style:parent-style-name="Predvolenépísmoodseku">
      <style:text-properties fo:font-weight="bold" style:font-weight-asian="bold" style:font-weight-complex="bold"/>
    </style:style>
    <style:style style:name="Normálnywebový" style:display-name="Normálny (webový)" style:family="paragraph" style:parent-style-name="Normálny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k" style:country-asian="SK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AGY CSOMOR Ildikó</meta:initial-creator>
    <dc:creator>NAGY CSOMOR Ildikó</dc:creator>
    <meta:creation-date>2026-08-13T07:16:00Z</meta:creation-date>
    <dc:date>2026-08-13T07:27:00Z</dc:date>
    <meta:print-date>2026-08-13T07:26:00Z</meta:print-date>
    <meta:template xlink:href="Normal" xlink:type="simple"/>
    <meta:editing-cycles>1</meta:editing-cycles>
    <meta:editing-duration>PT660S</meta:editing-duration>
    <meta:document-statistic meta:page-count="1" meta:paragraph-count="1" meta:word-count="126" meta:character-count="849" meta:row-count="6" meta:non-whitespace-character-count="724"/>
  </office:meta>
</office:document-meta>
</file>